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 fo:margin-left="0.55in" fo:text-indent="-0.5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end" fo:line-height="0.25in" fo:margin-left="0.3298in" fo:text-indent="-0.3298in">
        <style:tab-stops/>
      </style:paragraph-properties>
      <style:text-properties style:font-name="標楷體" style:font-name-asian="標楷體"/>
    </style:style>
    <style:style style:name="TableColumn4" style:family="table-column">
      <style:table-column-properties style:column-width="0.5715in"/>
    </style:style>
    <style:style style:name="TableColumn5" style:family="table-column">
      <style:table-column-properties style:column-width="0.8458in"/>
    </style:style>
    <style:style style:name="TableColumn6" style:family="table-column">
      <style:table-column-properties style:column-width="0.352in"/>
    </style:style>
    <style:style style:name="TableColumn7" style:family="table-column">
      <style:table-column-properties style:column-width="1.0652in"/>
    </style:style>
    <style:style style:name="TableColumn8" style:family="table-column">
      <style:table-column-properties style:column-width="0.7034in"/>
    </style:style>
    <style:style style:name="TableColumn9" style:family="table-column">
      <style:table-column-properties style:column-width="0.7145in"/>
    </style:style>
    <style:style style:name="TableColumn10" style:family="table-column">
      <style:table-column-properties style:column-width="1.0562in"/>
    </style:style>
    <style:style style:name="TableColumn11" style:family="table-column">
      <style:table-column-properties style:column-width="0.3611in"/>
    </style:style>
    <style:style style:name="TableColumn12" style:family="table-column">
      <style:table-column-properties style:column-width="1.418in"/>
    </style:style>
    <style:style style:name="Table3" style:family="table">
      <style:table-properties style:width="7.0881in" fo:margin-left="-0.0034in" table:align="left"/>
    </style:style>
    <style:style style:name="TableRow13" style:family="table-row">
      <style:table-row-properties style:min-row-height="0.6409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22" style:family="table-row">
      <style:table-row-properties style:min-row-height="0.6409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P31" style:parent-style-name="內文" style:family="paragraph">
      <style:paragraph-properties fo:text-align="justify" fo:line-height="0.25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33" style:family="table-row">
      <style:table-row-properties style:min-row-height="0.640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48" style:family="table-row">
      <style:table-row-properties style:min-row-height="0.6409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P5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5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64" style:parent-style-name="內文" style:family="paragraph">
      <style:paragraph-properties fo:text-align="justify" fo:line-height="0.25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67" style:family="table-row">
      <style:table-row-properties style:min-row-height="0.6409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P7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P7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P7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6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P79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82" style:family="table-row">
      <style:table-row-properties style:min-row-height="1.152in"/>
    </style:style>
    <style:style style:name="P83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86" style:family="table-row">
      <style:table-row-properties style:min-row-height="1.336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96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98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99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 fo:line-height="0.1805in" fo:margin-left="0.4097in" fo:text-indent="-0.2513in">
        <style:tab-stops/>
      </style:paragraph-properties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02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 fo:line-height="0.1805in" fo:margin-left="0.168in" fo:text-indent="-0.168in">
        <style:tab-stops/>
      </style:paragraph-properties>
      <style:text-properties style:font-name="標楷體" style:font-name-asian="標楷體" style:font-size-complex="12pt"/>
    </style:style>
    <style:style style:name="P104" style:parent-style-name="內文" style:family="paragraph">
      <style:paragraph-properties fo:text-align="justify" fo:line-height="0.1805in" fo:margin-left="0.168in" fo:text-indent="-0.168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11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118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2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123" style:family="table-row">
      <style:table-row-properties style:min-row-height="0.8284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1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3" style:parent-style-name="內文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P134" style:parent-style-name="內文" style:family="paragraph">
      <style:paragraph-properties fo:line-height="0.25in"/>
      <style:text-properties style:font-name="標楷體" style:font-name-asian="標楷體"/>
    </style:style>
  </office:automatic-styles>
  <office:body>
    <office:text text:use-soft-page-breaks="true">
      <text:p text:style-name="P1">國立暨南國際大學總務處經管教師研究室申請表</text:p>
      <text:p text:style-name="P2">申請時間︰○○○年○○月○○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服務單位</text:p>
          </table:table-cell>
          <table:covered-table-cell/>
          <table:covered-table-cell/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>姓名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 table:number-columns-spanned="3">
            <text:p text:style-name="P24">職稱</text:p>
          </table:table-cell>
          <table:covered-table-cell/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聯絡電話</text:p>
          </table:table-cell>
          <table:covered-table-cell/>
          <table:table-cell table:style-name="TableCell29" table:number-columns-spanned="2">
            <text:p text:style-name="P30">分機：</text:p>
            <text:p text:style-name="P31"><text:span text:style-name="T32">手機：</text:span></text:p>
          </table:table-cell>
          <table:covered-table-cell/>
        </table:table-row>
        <table:table-row table:style-name="TableRow33">
          <table:table-cell table:style-name="TableCell34" table:number-columns-spanned="3">
            <text:p text:style-name="P35">到校日期</text:p>
          </table:table-cell>
          <table:covered-table-cell/>
          <table:covered-table-cell/>
          <table:table-cell table:style-name="TableCell36" table:number-columns-spanned="2">
            <text:p text:style-name="P37"><text:span text:style-name="T38">○○</text:span><text:span text:style-name="T39">年</text:span><text:span text:style-name="T40">○○</text:span><text:span text:style-name="T41">月</text:span><text:span text:style-name="T42">○○</text:span><text:span text:style-name="T43">日</text:span></text:p>
          </table:table-cell>
          <table:covered-table-cell/>
          <table:table-cell table:style-name="TableCell44" table:number-columns-spanned="2">
            <text:p text:style-name="P45">薪點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 table:number-columns-spanned="3">
            <text:p text:style-name="P50">申請事項</text:p>
          </table:table-cell>
          <table:covered-table-cell/>
          <table:covered-table-cell/>
          <table:table-cell table:style-name="TableCell51" table:number-columns-spanned="2">
            <text:p text:style-name="P52">□新申請研究室</text:p>
            <text:p text:style-name="P53">□申請研究室變更</text:p>
          </table:table-cell>
          <table:covered-table-cell/>
          <table:table-cell table:style-name="TableCell54" table:number-columns-spanned="2">
            <text:p text:style-name="P55">是否年資中斷</text:p>
            <text:p text:style-name="P56">或留職停薪</text:p>
          </table:table-cell>
          <table:covered-table-cell/>
          <table:table-cell table:style-name="TableCell57" table:number-columns-spanned="2">
            <text:p text:style-name="P58"><text:span text:style-name="T59">□</text:span><text:span text:style-name="T60">是</text:span><text:span text:style-name="T61">(</text:span><text:span text:style-name="T62">請說明</text:span><text:span text:style-name="T63">)</text:span></text:p>
            <text:p text:style-name="P64"><text:span text:style-name="T65">□</text:span><text:span text:style-name="T66">否</text:span></text:p>
          </table:table-cell>
          <table:covered-table-cell/>
        </table:table-row>
        <table:table-row table:style-name="TableRow67">
          <table:table-cell table:style-name="TableCell68" table:number-columns-spanned="5">
            <text:p text:style-name="P69">本次釋出研究室志願排序</text:p>
            <text:p text:style-name="P70">(如有不足自行增列調整)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4">
            <text:p text:style-name="P72">1.</text:p>
            <text:p text:style-name="P73">2.</text:p>
            <text:p text:style-name="P74">3.</text:p>
            <text:p text:style-name="P75">4.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5" table:number-rows-spanned="2">
            <text:p text:style-name="P78">人事室審查</text:p>
            <text:p text:style-name="P79">(請就申請表內職稱、到校日期、薪點及是否有年資中斷或留職停薪情形等4項內容協助審查)</text:p>
          </table:table-cell>
          <table:covered-table-cell/>
          <table:covered-table-cell/>
          <table:covered-table-cell/>
          <table:covered-table-cell/>
          <table:table-cell table:style-name="TableCell80" table:number-columns-spanned="4">
            <text:p text:style-name="P81">人事室簽章</text:p>
          </table:table-cell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/>
          <table:covered-table-cell/>
          <table:covered-table-cell/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注意事項</text:p>
          </table:table-cell>
          <table:table-cell table:style-name="TableCell89" table:number-columns-spanned="8">
            <text:p text:style-name="P90">1.本校無所屬學院大樓之學院系所(含教學中心)講師以上專任教師得申請分配使用總務處經管教師研究室(以下簡稱：研究室)。</text:p>
            <text:p text:style-name="P91">2.研究室之分配以「總積點」多者為優先，若總積點相同時，以抽籤方式決定之。</text:p>
            <text:p text:style-name="P92">3.研究室申請人之積點計算標準：</text:p>
            <text:p text:style-name="P93">(1)職務積點：教授50點，副教授35點，助理教授20點，講師10點。</text:p>
            <text:p text:style-name="P94">(2)薪級積點：每20薪點折算一點(小數點保留)。</text:p>
            <text:p text:style-name="P95">(3)年資積點：自到校日起計算每滿1個月為一點，不滿1個月者不計。如年資中斷後又返校任職者，自其返校任職日開始計算年資；留職停薪期間亦不計其年資。</text:p>
            <text:p text:style-name="P96">(4)申請研究室更換者僅得採計職務積點。</text:p>
            <text:p text:style-name="P97">4.研究室分配及使用原則：</text:p>
            <text:p text:style-name="P98">(1)助理教授以上借用者，每位分配一間研究室，其餘以多人共用一間為原則。</text:p>
            <text:p text:style-name="P99">(2)教師借用研究室後，非經學校同意，不得借予他人使用。如有違反，本校應將研究室收回，並依規定配予其他申請教師使用。</text:p>
            <text:p text:style-name="P100">(3)借用人離職，退休或由專任教師改為專案教師、兼任教師或改為不在本校支薪之合聘教師時，其借用之研究室應於一個月內交還，但借調人員仍在本校義務授課者不在此限。</text:p>
            <text:p text:style-name="P101">5.研究室及附屬設備點交予借用人後，借用人應善盡保管及維護之責。</text:p>
            <text:p text:style-name="P102">6.上學期申請案年資統計至該年度9月底止，下學期申請案年資統計至該年度3月底止。</text:p>
            <text:p text:style-name="P103">7.志願排序請依該次公布釋出之研究室編號填寫。</text:p>
            <text:p text:style-name="P104"><text:span text:style-name="T105">8.</text:span><text:span text:style-name="T106">為配合校內緊急修繕需求，借用人應留</text:span><text:span text:style-name="T107">置</text:span><text:span text:style-name="T108">1</text:span><text:span text:style-name="T109">支鑰匙於所屬系所之辦公室，以利本校後續管理維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申請人簽章</text:p>
          </table:table-cell>
          <table:covered-table-cell/>
          <table:table-cell table:style-name="TableCell113" table:number-columns-spanned="2">
            <text:p text:style-name="P114">申請單位</text:p>
            <text:p text:style-name="P115">主管</text:p>
          </table:table-cell>
          <table:covered-table-cell/>
          <table:table-cell table:style-name="TableCell116" table:number-columns-spanned="2">
            <text:p text:style-name="P117">總務處</text:p>
            <text:p text:style-name="P118">經管組</text:p>
          </table:table-cell>
          <table:covered-table-cell/>
          <table:table-cell table:style-name="TableCell119" table:number-columns-spanned="2">
            <text:p text:style-name="P120">總務長</text:p>
          </table:table-cell>
          <table:covered-table-cell/>
          <table:table-cell table:style-name="TableCell121">
            <text:p text:style-name="P122">校長</text:p>
          </table:table-cell>
        </table:table-row>
        <table:table-row table:style-name="TableRow123"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</table:table-row>
      </table:table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i8069</meta:initial-creator>
    <dc:creator>wenyen</dc:creator>
    <meta:creation-date>2026-07-28T08:45:00Z</meta:creation-date>
    <dc:date>2026-07-29T02:33:00Z</dc:date>
    <meta:print-date>2025-03-15T16:03:00Z</meta:print-date>
    <meta:template xlink:href="Normal" xlink:type="simple"/>
    <meta:editing-cycles>4</meta:editing-cycles>
    <meta:editing-duration>PT1020S</meta:editing-duration>
    <meta:document-statistic meta:page-count="2" meta:paragraph-count="1" meta:word-count="131" meta:character-count="879" meta:row-count="6" meta:non-whitespace-character-count="749"/>
  </office:meta>
</office:document-meta>
</file>